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  <style:text-properties fo:font-size="14pt" style:font-size-asian="14pt" style:font-size-complex="14pt"/>
    </style:style>
    <style:style style:name="P2" style:parent-style-name="Normale" style:family="paragraph">
      <style:paragraph-properties fo:text-align="center"/>
    </style:style>
    <style:style style:name="P3" style:parent-style-name="Normale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In sede preliminare il Presidente deve presidiare le seguenti azioni:<text:s/></text:p>
      <text:p text:style-name="P2">(Art. 5 commi 1-2-4, DM 741/2017)</text:p>
      <text:p text:style-name="Normale">• nominare un segretario che curi la verbalizzazione degli atti d’esame,</text:p>
      <text:p text:style-name="Normale">• verificare la presenza di tutti i commissari e acquisire la loro autodichiarazione circa eventuali condizioni di incompatibilità e conflitto di interessi,<text:s/></text:p>
      <text:p text:style-name="Normale">• provvedere alle eventuali sostituzioni dei commissari assenti sulla base dell’art. 4, c. 7, D.M. n. 741/2017, Il Presidente dispone sostituzioni tra i docenti in servizio presso l’istituzione scolastica<text:s/></text:p>
      <text:p text:style-name="Normale">• calendarizzare le date relative alle due prove scritte e alla prova orale, stabilendo la durata oraria di ciascuna delle prove scritte, che non deve superare le quattro ore, l'ordine di successione delle prove scritte e quello delle classi per i colloqui.</text:p>
      <text:p text:style-name="Normale"><text:s/>• individuare le date di un’eventuale effettuazione delle operazioni e dei colloqui d’esame in videoconferenza, ai sensi dell’art. 8 dell’O.M. 64/2022,<text:s/></text:p>
      <text:p text:style-name="Normale">• nominare il coordinatore individuato per ogni sottocommissione,<text:s/></text:p>
      <text:p text:style-name="Normale"><text:s/>• acquisire la documentazione dei consigli di classe in particolare le programmazioni, le certificazioni relative a PEI e PDP,</text:p>
      <text:p text:style-name="Normale"><text:s/>• individuare le modalità organizzative per lo svolgimento della prova d’esame per gli alunni con disabilità certificata e/o con disturbo specifico di apprendimento certificato,</text:p>
      <text:p text:style-name="Normale"><text:s/>• assegnare gli eventuali candidati privatisti alle singole sottocommissioni, dopo aver esaminato la documentazione presentata,<text:s/></text:p>
      <text:p text:style-name="Normale">• stabilire i criteri di valutazione delle prove d’esame.</text:p>
      <text:p text:style-name="P3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na</meta:initial-creator>
    <dc:creator>Anna</dc:creator>
    <meta:creation-date>2025-06-05T22:26:00Z</meta:creation-date>
    <dc:date>2025-06-05T22:26:00Z</dc:date>
    <meta:template xlink:href="Normal" xlink:type="simple"/>
    <meta:editing-cycles>2</meta:editing-cycles>
    <meta:editing-duration>PT0S</meta:editing-duration>
    <meta:document-statistic meta:page-count="1" meta:paragraph-count="3" meta:word-count="226" meta:character-count="1515" meta:row-count="10" meta:non-whitespace-character-count="1292"/>
  </office:meta>
</office:document-meta>
</file>