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/>
      <style:text-properties fo:font-weight="bold" style:font-weight-asian="bold" style:font-weight-complex="bold" fo:font-size="20pt" style:font-size-asian="20pt" style:font-size-complex="20pt"/>
    </style:style>
    <style:style style:name="P2" style:parent-style-name="Normale" style:family="paragraph">
      <style:text-properties fo:font-weight="bold" style:font-weight-asian="bold" style:font-weight-complex="bold" fo:color="#EE0000" fo:font-size="14pt" style:font-size-asian="14pt" style:font-size-complex="14pt"/>
    </style:style>
    <style:style style:name="P3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7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8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9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10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11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12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13" style:parent-style-name="Normale" style:family="paragraph">
      <style:text-properties fo:font-weight="bold" style:font-weight-asian="bold" style:font-weight-complex="bold" fo:color="#EE0000" fo:font-size="14pt" style:font-size-asian="14pt" style:font-size-complex="14pt"/>
    </style:style>
    <style:style style:name="P14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15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16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17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18" style:parent-style-name="Normale" style:family="paragraph">
      <style:text-properties fo:font-weight="bold" style:font-weight-asian="bold" style:font-weight-complex="bold" fo:color="#EE0000" fo:font-size="14pt" style:font-size-asian="14pt" style:font-size-complex="14pt"/>
    </style:style>
    <style:style style:name="P19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20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P21" style:parent-style-name="Normale" style:family="paragraph">
      <style:text-properties fo:font-weight="bold" style:font-weight-asian="bold" style:font-weight-complex="bold" fo:font-size="14pt" style:font-size-asian="14pt" style:font-size-complex="14pt"/>
    </style:style>
    <style:style style:name="T22" style:parent-style-name="Car.predefinitoparagrafo" style:family="text">
      <style:text-properties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>PROCEDURE PER COMPILAZIONE E STAMPE DOCUMENTI ESAME ONLINE</text:p>
      <text:p text:style-name="P2">Numerazione dei verbali:</text:p>
      <text:p text:style-name="P3">n. 1 verbale plenaria</text:p>
      <text:p text:style-name="P4">n. 2 verbale prova italiano</text:p>
      <text:p text:style-name="P5">n.3 verbale prova matematica<text:s/></text:p>
      <text:p text:style-name="P6">n. 4 verbale prova francese/spagnolo</text:p>
      <text:p text:style-name="P7">n.5 verbale prova inglese</text:p>
      <text:p text:style-name="P8">n. 6 verbale ratifica scritti</text:p>
      <text:p text:style-name="P9">n. 7-8-9 i 3 verbali dei 3 momenti calendarizzati x prova orale<text:s/></text:p>
      <text:p text:style-name="P10">n. 10 verbale scrutinio finale sottocommissione</text:p>
      <text:p text:style-name="P11">n. 11 verbale plenaria finale<text:s/></text:p>
      <text:p text:style-name="P12"/>
      <text:p text:style-name="P13">Per ogni candidato si dovrà compilare e poi stampare:</text:p>
      <text:p text:style-name="P14">Varie ----&gt;<text:s/></text:p>
      <text:p text:style-name="P15">- scheda personale candidato (completa) v.2</text:p>
      <text:p text:style-name="P16">- modello risultanze.</text:p>
      <text:p text:style-name="P17"/>
      <text:p text:style-name="P18">Infine stampare da:</text:p>
      <text:p text:style-name="P19">Stampe---&gt; verbali-Tabelloni --&gt; i 5 Riepiloghi<text:s/></text:p>
      <text:p text:style-name="P20">Stampe ---&gt;<text:s/></text:p>
      <text:p text:style-name="P21">- Tabellone esame di stato completo</text:p>
      <text:p text:style-name="Normale"><text:span text:style-name="T22">- Tabellone esame di stati completo con Commission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nna</meta:initial-creator>
    <dc:creator>Anna</dc:creator>
    <meta:creation-date>2025-06-18T20:26:00Z</meta:creation-date>
    <dc:date>2025-06-18T20:28:00Z</dc:date>
    <meta:template xlink:href="Normal" xlink:type="simple"/>
    <meta:editing-cycles>1</meta:editing-cycles>
    <meta:editing-duration>PT120S</meta:editing-duration>
    <meta:document-statistic meta:page-count="1" meta:paragraph-count="1" meta:word-count="105" meta:character-count="706" meta:row-count="5" meta:non-whitespace-character-count="602"/>
  </office:meta>
</office:document-meta>
</file>